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Arial" officeooo:rsid="000a89c3" officeooo:paragraph-rsid="000a89c3"/>
    </style:style>
    <style:style style:name="P2" style:family="paragraph" style:parent-style-name="Standard">
      <style:text-properties style:font-name="Arial" officeooo:rsid="000a89c3" officeooo:paragraph-rsid="00188031"/>
    </style:style>
    <style:style style:name="P3" style:family="paragraph" style:parent-style-name="Standard">
      <style:text-properties style:font-name="Arial" officeooo:rsid="000a89c3" officeooo:paragraph-rsid="000c3971"/>
    </style:style>
    <style:style style:name="P4" style:family="paragraph" style:parent-style-name="Standard">
      <style:text-properties style:font-name="Arial" fo:font-weight="bold" officeooo:rsid="000a89c3" officeooo:paragraph-rsid="000a89c3" style:font-weight-asian="bold" style:font-weight-complex="bold"/>
    </style:style>
    <style:style style:name="P5" style:family="paragraph" style:parent-style-name="Standard">
      <style:text-properties style:font-name="Arial" fo:font-weight="bold" officeooo:rsid="000abed9" officeooo:paragraph-rsid="000abed9" style:font-weight-asian="bold" style:font-weight-complex="bold"/>
    </style:style>
    <style:style style:name="P6" style:family="paragraph" style:parent-style-name="Standard">
      <style:text-properties style:font-name="Arial" fo:font-weight="bold" officeooo:rsid="000abed9" officeooo:paragraph-rsid="000d9e05" style:font-weight-asian="bold" style:font-weight-complex="bold"/>
    </style:style>
    <style:style style:name="P7" style:family="paragraph" style:parent-style-name="Standard">
      <style:text-properties style:font-name="Arial" fo:font-weight="bold" officeooo:rsid="000d9e05" officeooo:paragraph-rsid="000d9e05" style:font-weight-asian="bold" style:font-weight-complex="bold"/>
    </style:style>
    <style:style style:name="P8" style:family="paragraph" style:parent-style-name="Standard">
      <style:text-properties style:font-name="Arial" fo:font-weight="bold" officeooo:rsid="000fd1bb" officeooo:paragraph-rsid="000fd1bb" style:font-weight-asian="bold" style:font-weight-complex="bold"/>
    </style:style>
    <style:style style:name="P9" style:family="paragraph" style:parent-style-name="Standard">
      <style:text-properties style:font-name="Arial" fo:font-weight="bold" officeooo:rsid="000f2f86" officeooo:paragraph-rsid="000f2f86" style:font-weight-asian="bold" style:font-weight-complex="bold"/>
    </style:style>
    <style:style style:name="P10" style:family="paragraph" style:parent-style-name="Standard">
      <style:text-properties style:font-name="Arial" fo:font-weight="bold" officeooo:rsid="00100cfd" officeooo:paragraph-rsid="00100cfd" style:font-weight-asian="bold" style:font-weight-complex="bold"/>
    </style:style>
    <style:style style:name="P11" style:family="paragraph" style:parent-style-name="Standard">
      <style:text-properties style:font-name="Arial" fo:font-weight="bold" officeooo:rsid="001b990f" officeooo:paragraph-rsid="001b990f" style:font-weight-asian="bold" style:font-weight-complex="bold"/>
    </style:style>
    <style:style style:name="P12" style:family="paragraph" style:parent-style-name="Standard">
      <style:text-properties style:font-name="Arial" fo:font-weight="normal" officeooo:rsid="000abed9" officeooo:paragraph-rsid="000abed9" style:font-weight-asian="normal" style:font-weight-complex="normal"/>
    </style:style>
    <style:style style:name="P13" style:family="paragraph" style:parent-style-name="Standard">
      <style:text-properties style:font-name="Arial" fo:font-weight="normal" officeooo:rsid="000abed9" officeooo:paragraph-rsid="000d9e05" style:font-weight-asian="normal" style:font-weight-complex="normal"/>
    </style:style>
    <style:style style:name="P14" style:family="paragraph" style:parent-style-name="Standard">
      <style:text-properties style:font-name="Arial" fo:font-weight="normal" officeooo:rsid="000d9e05" officeooo:paragraph-rsid="000d9e05" style:font-weight-asian="normal" style:font-weight-complex="normal"/>
    </style:style>
    <style:style style:name="P15" style:family="paragraph" style:parent-style-name="Standard">
      <style:text-properties style:font-name="Arial" fo:font-weight="normal" officeooo:rsid="000f2f86" officeooo:paragraph-rsid="000f2f86" style:font-weight-asian="normal" style:font-weight-complex="normal"/>
    </style:style>
    <style:style style:name="P16" style:family="paragraph" style:parent-style-name="Standard">
      <style:text-properties style:font-name="Arial" fo:font-weight="normal" officeooo:rsid="000f2f86" officeooo:paragraph-rsid="000fd1bb" style:font-weight-asian="normal" style:font-weight-complex="normal"/>
    </style:style>
    <style:style style:name="P17" style:family="paragraph" style:parent-style-name="Standard">
      <style:text-properties style:font-name="Arial" fo:font-weight="normal" officeooo:rsid="000fd1bb" officeooo:paragraph-rsid="000fd1bb" style:font-weight-asian="normal" style:font-weight-complex="normal"/>
    </style:style>
    <style:style style:name="P18" style:family="paragraph" style:parent-style-name="Standard">
      <style:text-properties style:font-name="Arial" fo:font-weight="normal" officeooo:rsid="00100cfd" officeooo:paragraph-rsid="00100cfd" style:font-weight-asian="normal" style:font-weight-complex="normal"/>
    </style:style>
    <style:style style:name="P19" style:family="paragraph" style:parent-style-name="Standard">
      <style:text-properties style:font-name="Arial" fo:font-weight="normal" officeooo:rsid="00100cfd" officeooo:paragraph-rsid="000d9e05" style:font-weight-asian="normal" style:font-weight-complex="normal"/>
    </style:style>
    <style:style style:name="P20" style:family="paragraph" style:parent-style-name="Standard">
      <style:text-properties style:font-name="Arial" fo:font-weight="normal" officeooo:rsid="0014a099" officeooo:paragraph-rsid="0014a099" style:font-weight-asian="normal" style:font-weight-complex="normal"/>
    </style:style>
    <style:style style:name="P21" style:family="paragraph" style:parent-style-name="Standard">
      <style:text-properties style:font-name="Arial" fo:font-weight="normal" officeooo:rsid="001680a1" officeooo:paragraph-rsid="001680a1" style:font-weight-asian="normal" style:font-weight-complex="normal"/>
    </style:style>
    <style:style style:name="P22" style:family="paragraph" style:parent-style-name="Standard">
      <style:text-properties style:font-name="Arial" fo:font-weight="normal" officeooo:rsid="001680a1" officeooo:paragraph-rsid="00199e25" style:font-weight-asian="normal" style:font-weight-complex="normal"/>
    </style:style>
    <style:style style:name="P23" style:family="paragraph" style:parent-style-name="Standard">
      <style:text-properties style:font-name="Arial" fo:font-weight="normal" officeooo:rsid="001680a1" officeooo:paragraph-rsid="001972ca" style:font-weight-asian="normal" style:font-weight-complex="normal"/>
    </style:style>
    <style:style style:name="P24" style:family="paragraph" style:parent-style-name="Standard">
      <style:text-properties style:font-name="Arial" fo:font-weight="normal" officeooo:rsid="00199e25" officeooo:paragraph-rsid="00199e25" style:font-weight-asian="normal" style:font-weight-complex="normal"/>
    </style:style>
    <style:style style:name="P25" style:family="paragraph" style:parent-style-name="Standard">
      <style:text-properties style:font-name="Arial" fo:font-weight="normal" officeooo:rsid="001b990f" officeooo:paragraph-rsid="001b990f" style:font-weight-asian="normal" style:font-weight-complex="normal"/>
    </style:style>
    <style:style style:name="P26" style:family="paragraph" style:parent-style-name="Standard">
      <style:text-properties style:font-name="Arial" fo:font-weight="normal" officeooo:rsid="001ebb95" officeooo:paragraph-rsid="001ebb95" style:font-weight-asian="normal" style:font-weight-complex="normal"/>
    </style:style>
    <style:style style:name="P27" style:family="paragraph" style:parent-style-name="Standard">
      <style:text-properties style:font-name="Arial" officeooo:rsid="000c3971" officeooo:paragraph-rsid="000c3971"/>
    </style:style>
    <style:style style:name="P28" style:family="paragraph" style:parent-style-name="Standard">
      <style:text-properties officeooo:paragraph-rsid="000c3971"/>
    </style:style>
    <style:style style:name="P29" style:family="paragraph" style:parent-style-name="Standard">
      <style:text-properties fo:color="#c9211e" loext:opacity="100%" style:font-name="Arial" fo:font-weight="normal" officeooo:rsid="000abed9" officeooo:paragraph-rsid="000d9e05" style:font-weight-asian="normal" style:font-weight-complex="normal"/>
    </style:style>
    <style:style style:name="P30" style:family="paragraph" style:parent-style-name="Standard">
      <style:text-properties fo:color="#c9211e" loext:opacity="100%" style:font-name="Arial" fo:font-weight="bold" officeooo:rsid="001ebb95" officeooo:paragraph-rsid="001ebb95" style:font-weight-asian="bold" style:font-weight-complex="bold"/>
    </style:style>
    <style:style style:name="P31" style:family="paragraph" style:parent-style-name="Standard">
      <style:text-properties fo:color="#c9211e" loext:opacity="100%" style:font-name="Arial" fo:font-weight="bold" officeooo:rsid="000f2f86" officeooo:paragraph-rsid="000f2f86" style:font-weight-asian="bold" style:font-weight-complex="bold"/>
    </style:style>
    <style:style style:name="P32" style:family="paragraph" style:parent-style-name="Standard">
      <style:text-properties fo:color="#c9211e" loext:opacity="100%" style:font-name="Arial" fo:font-weight="bold" officeooo:rsid="000d9e05" officeooo:paragraph-rsid="000d9e05" style:font-weight-asian="bold" style:font-weight-complex="bold"/>
    </style:style>
    <style:style style:name="P33" style:family="paragraph" style:parent-style-name="Standard">
      <style:text-properties fo:color="#c9211e" loext:opacity="100%" style:font-name="Arial" fo:font-weight="bold" officeooo:rsid="001f7cc5" officeooo:paragraph-rsid="001f7cc5" style:font-weight-asian="bold" style:font-weight-complex="bold"/>
    </style:style>
    <style:style style:name="P34" style:family="paragraph" style:parent-style-name="Standard">
      <style:text-properties fo:color="#c9211e" loext:opacity="100%" style:font-name="Arial" fo:font-weight="bold" officeooo:rsid="001680a1" officeooo:paragraph-rsid="001972ca" style:font-weight-asian="bold" style:font-weight-complex="bold"/>
    </style:style>
    <style:style style:name="P35" style:family="paragraph" style:parent-style-name="Standard">
      <style:text-properties style:font-name="Arial" fo:font-weight="bold" officeooo:rsid="000a89c3" officeooo:paragraph-rsid="000a89c3" style:font-weight-asian="bold" style:font-weight-complex="bold"/>
    </style:style>
    <style:style style:name="T1" style:family="text">
      <style:text-properties officeooo:rsid="000abed9"/>
    </style:style>
    <style:style style:name="T2" style:family="text">
      <style:text-properties fo:font-weight="bold" style:font-weight-asian="bold" style:font-weight-complex="bold"/>
    </style:style>
    <style:style style:name="T3" style:family="text">
      <style:text-properties fo:font-weight="bold" officeooo:rsid="000abed9" style:font-weight-asian="bold" style:font-weight-complex="bold"/>
    </style:style>
    <style:style style:name="T4" style:family="text">
      <style:text-properties fo:font-weight="bold" officeooo:rsid="000c3971" style:font-weight-asian="bold" style:font-weight-complex="bold"/>
    </style:style>
    <style:style style:name="T5" style:family="text">
      <style:text-properties fo:font-weight="bold" officeooo:rsid="00188031" style:font-weight-asian="bold" style:font-weight-complex="bold"/>
    </style:style>
    <style:style style:name="T6" style:family="text">
      <style:text-properties fo:font-weight="bold" officeooo:rsid="001ebb95" style:font-weight-asian="bold" style:font-weight-complex="bold"/>
    </style:style>
    <style:style style:name="T7" style:family="text">
      <style:text-properties officeooo:rsid="000c3971"/>
    </style:style>
    <style:style style:name="T8" style:family="text">
      <style:text-properties officeooo:rsid="000d9e05"/>
    </style:style>
    <style:style style:name="T9" style:family="text">
      <style:text-properties style:font-name="Arial" officeooo:rsid="000c3971"/>
    </style:style>
    <style:style style:name="T10" style:family="text">
      <style:text-properties style:font-name="Arial" officeooo:rsid="000d9e05"/>
    </style:style>
    <style:style style:name="T11" style:family="text">
      <style:text-properties style:font-name="Arial" fo:font-weight="bold" officeooo:rsid="000d9e05" style:font-weight-asian="bold" style:font-weight-complex="bold"/>
    </style:style>
    <style:style style:name="T12" style:family="text">
      <style:text-properties style:font-name="Arial" officeooo:rsid="00130bad"/>
    </style:style>
    <style:style style:name="T13" style:family="text">
      <style:text-properties officeooo:rsid="00130bad"/>
    </style:style>
    <style:style style:name="T14" style:family="text">
      <style:text-properties officeooo:rsid="0014a099"/>
    </style:style>
    <style:style style:name="T15" style:family="text">
      <style:text-properties officeooo:rsid="00188031"/>
    </style:style>
    <style:style style:name="T16" style:family="text">
      <style:text-properties officeooo:rsid="00199e25"/>
    </style:style>
    <style:style style:name="T17" style:family="text">
      <style:text-properties officeooo:rsid="001a130f"/>
    </style:style>
    <style:style style:name="T18" style:family="text">
      <style:text-properties officeooo:rsid="001ebb95"/>
    </style:style>
    <style:style style:name="T19" style:family="text">
      <style:text-properties officeooo:rsid="001f7cc5"/>
    </style:style>
    <style:style style:name="T20" style:family="text">
      <style:text-properties officeooo:rsid="0020f032"/>
    </style:style>
    <style:style style:name="T21" style:family="text">
      <style:text-properties officeooo:rsid="00225af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text:tab/><text:tab/><text:tab/><text:tab/><text:tab/><text:tab/><text:tab/><text:tab/><text:tab/><text:tab/><text:span text:style-name="T21">22.2.2021</text:span></text:p>
      <text:p text:style-name="P4"/>
      <text:p text:style-name="P4">A. Nachlassaktiva 1.1 – 1.10 (S<text:span text:style-name="T8">eite</text:span> 2 u. 3 )</text:p>
      <text:p text:style-name="P4"/>
      <text:p text:style-name="P1">Die Angaben sind identisch mit den uns vorliegenden Bankunterlagen zum Todestag</text:p>
      <text:p text:style-name="P1">unseres Vater<text:span text:style-name="T13">s </text:span><text:s/>am 20.11.2018 <text:s/>( ca. 108.000€)</text:p>
      <text:p text:style-name="P1"/>
      <text:p text:style-name="P4">Punkt 1.6 <text:tab/>v. S<text:span text:style-name="T8">eite</text:span> 3</text:p>
      <text:p text:style-name="P1"/>
      <text:p text:style-name="P1">Die Angabe von 500€ für die Weihnachts<text:span text:style-name="T13">kr</text:span>ippe ist viel zu niedrig <text:span text:style-name="T13">angesetzt. </text:span>Mein Weihnachtsgeschenk an die Eltern (3 Tierfiguren) kosteten bereits 200€.</text:p>
      <text:p text:style-name="P1">Mindestwert der Weihnachts<text:span text:style-name="T13">k</text:span>rippe <text:span text:style-name="T2">1200€.</text:span></text:p>
      <text:p text:style-name="P1">Weiter waren vorhanden (alle Figuren aus St. Ulrich, Grödnertal</text:p>
      <text:p text:style-name="P1">1 Madonna<text:tab/><text:tab/><text:tab/><text:tab/><text:span text:style-name="T2">ca. 600 € </text:span><text:tab/><text:span text:style-name="T15">Neupreis 850-1040 € (50 o.60cm)</text:span></text:p>
      <text:p text:style-name="P1">1 Bauer mit Sense<text:tab/><text:tab/><text:tab/><text:span text:style-name="T2">ca. 600 €</text:span><text:tab/><text:span text:style-name="T15">Neupreis 950-1250 € <text:s text:c="7"/>„</text:span></text:p>
      <text:p text:style-name="P1">1 Holzkreuz <text:span text:style-name="T13">und </text:span><text:s/>2 Putten<text:tab/><text:tab/><text:span text:style-name="T2">ca. 300 €</text:span><text:tab/><text:span text:style-name="T15">Neupreis Kreuz ca. 400 € Putten ca.100 €</text:span></text:p>
      <text:p text:style-name="P2">1 Weihwasserkessel mit Jesusfigur<text:tab/><text:span text:style-name="T2">ca. </text:span><text:span text:style-name="T5">200</text:span><text:span text:style-name="T2"> €</text:span> <text:s/><text:span text:style-name="T15">Neupreis ca. 300 €</text:span></text:p>
      <text:p text:style-name="P2"><text:s/>(ebenfalls 1 Geschenk v.Manfred)</text:p>
      <text:p text:style-name="P2"/>
      <text:p text:style-name="P27">1 Damen- sowie 1 Herrenuhr</text:p>
      <text:p text:style-name="P27">1 Perlenkette<text:tab/><text:tab/><text:tab/><text:tab/>zusammen <text:s/><text:tab/><text:span text:style-name="T2">ca. 350 €</text:span></text:p>
      <text:p text:style-name="P27">umfangreiches Werkzeug<text:tab/><text:tab/><text:tab/><text:tab/><text:span text:style-name="T2">ca. 300 €</text:span> </text:p>
      <text:p text:style-name="P27"/>
      <text:p text:style-name="P3"/>
      <text:p text:style-name="P1">Insgesamt sind also bei <text:span text:style-name="T1">dem</text:span> <text:span text:style-name="T2">Posten </text:span><text:span text:style-name="T3">1.6. </text:span><text:span text:style-name="T2"><text:s/></text:span><text:span text:style-name="T3">ca. </text:span><text:span text:style-name="T4">3550</text:span><text:span text:style-name="T3"> € </text:span><text:span text:style-name="T1">anzusetzen.</text:span></text:p>
      <text:p text:style-name="P1"/>
      <text:p text:style-name="P1"/>
      <text:p text:style-name="P1"/>
      <text:p text:style-name="P1"/>
      <text:p text:style-name="P27">Im Jahr 2016 wurde das Auto unseres Vaters an die Enkeltochter Nadine übergeben.</text:p>
      <text:p text:style-name="P28"><text:span text:style-name="T9">BMW 318 Baujahr 1997, das Auto war sehr gepflegt und hatte sehr wenige Kilometer auf dem Tacho, was </text:span><text:span text:style-name="T10">auch dadurch bestätigt wird, das</text:span><text:span text:style-name="T12">s</text:span><text:span text:style-name="T10"> das Auto nach unserer Kenntnis heute noch gefahren wird.<text:tab/><text:tab/><text:tab/></text:span><text:span text:style-name="T11">Pauschale 1500 €</text:span></text:p>
      <text:p text:style-name="P1"/>
      <text:p text:style-name="P1"/>
      <text:p text:style-name="P1"/>
      <text:p text:style-name="P1"/>
      <text:p text:style-name="P1"/>
      <text:p text:style-name="P1"/>
      <text:p text:style-name="P5">Punkt 1.7<text:tab/>v. S<text:span text:style-name="T8">eite</text:span> 3</text:p>
      <text:p text:style-name="P5"/>
      <text:p text:style-name="P12">Es sind neuwertige Möbel und Zubehörteile ( Handtuchhalter, Toilettenzubehör ...)in der begehbaren Dusche vorhanden (Jahr 2018)</text:p>
      <text:p text:style-name="P12">Der Preis lag bei<text:tab/><text:tab/><text:span text:style-name="T18">765</text:span> € <text:s/><text:span text:style-name="T7">(ohne Lieferung, Zusammenbauen und Montage, diese Arbeiten wurden von Manfred durchgeführt.</text:span></text:p>
      <text:p text:style-name="P12"/>
      <text:p text:style-name="P12">Für den anderen Hausstand wäre eine Pauschale von 2000 € anzusetzen. </text:p>
      <text:p text:style-name="P12"/>
      <text:p text:style-name="P13">Somit sind also bei dem <text:span text:style-name="T2">Posten 1.7. <text:s/>ca. </text:span><text:span text:style-name="T6">2500</text:span><text:span text:style-name="T2"> €</text:span> anzusetzen.</text:p>
      <text:p text:style-name="P13"/>
      <text:p text:style-name="P13"/>
      <text:p text:style-name="P30">Preise können nach RA. Ritzer so angesetzt werden</text:p>
      <text:p text:style-name="P29"><text:soft-page-break/></text:p>
      <text:p text:style-name="P13"/>
      <text:p text:style-name="P10">Punkt 2.2.<text:tab/>Sonstige Nachlassverbindlichkeiten</text:p>
      <text:p text:style-name="P18"/>
      <text:p text:style-name="P18">Was sind die Punkte 2.2.1 – 2.2.9 ?</text:p>
      <text:p text:style-name="P18">Belege einsehen oder anfordern</text:p>
      <text:p text:style-name="P7"/>
      <text:p text:style-name="P7"/>
      <text:p text:style-name="P7"/>
      <text:p text:style-name="P7"/>
      <text:p text:style-name="P7"/>
      <text:p text:style-name="P7">B. Nachlasspassiva 2.1. - 2.2.5 (Seite 8 u. 9)</text:p>
      <text:p text:style-name="P6"/>
      <text:p text:style-name="P14"><text:span text:style-name="T13">Die</text:span> Angaben <text:span text:style-name="T13">des </text:span>Kontostand<text:span text:style-name="T13">es </text:span><text:s/>des Tages- und Girokontos <text:span text:style-name="T13">beziehen sich auf den </text:span>24.11.2020.</text:p>
      <text:p text:style-name="P14"/>
      <text:p text:style-name="P14">Bei Punkt 2.1.2. <text:s/>- 2.1.3. <text:s/>v. Seite 8 ist das Rechnungsdatum vor diesem Zeitpunkt.</text:p>
      <text:p text:style-name="P14">Da wäre eine Angabe des Datums der Überweisung hilfreich.</text:p>
      <text:p text:style-name="P14">Auf Seite 9 wird angegeben, das<text:span text:style-name="T14">s</text:span> die jeweiligen Belege beigefügt sind oder zeitnah nachgereicht werden. Wer hat die<text:span text:style-name="T14">se</text:span> Belege?</text:p>
      <text:p text:style-name="P18">Haben wir nicht das Recht, diese Belege einzusehen, oder zumindest Ihre Kanzlei?</text:p>
      <text:p text:style-name="P18"/>
      <text:p text:style-name="P30">Belege liegen RA <text:span text:style-name="T19">Ritzer </text:span>noch nicht vor</text:p>
      <text:p text:style-name="P32"/>
      <text:p text:style-name="P14"/>
      <text:p text:style-name="P8">Punkt 3 (Seite 12)</text:p>
      <text:p text:style-name="P9"/>
      <text:p text:style-name="P17"><text:span text:style-name="T14">W</text:span>erden die Beträge von 208,34 € und 333,33 € <text:s/>noch zu unseren Pflichtteilbeträgen von Seite 6 (3837,12 €) und Seite 9 (12265,28 €) dazu gezählt?</text:p>
      <text:p text:style-name="P17"/>
      <text:p text:style-name="P30">Beträge kommen nach RA. Ritzer noch zu unseren Pflichtteilen</text:p>
      <text:p text:style-name="P31"/>
      <text:p text:style-name="P15"/>
      <text:p text:style-name="P15"/>
      <text:p text:style-name="P15"/>
      <text:p text:style-name="P11">Punkt 4 (Seite 12) <text:s/>---- Fehlanzeige <text:s/>----</text:p>
      <text:p text:style-name="P11"/>
      <text:p text:style-name="P33">Ich habe RA. Ritzer gesagt, dass wir keine Schenkungen erhalten haben, und auch angesprochen, dass die Gegenseite zu den <text:span text:style-name="T20">25.000 DM aus dem Erbvertrag ja auch keine Angaben gemacht hat. Im übrigen ist der Erbvertrag durch <text:s/>das Testament vom 19.3.2019 ungültig.</text:span></text:p>
      <text:p text:style-name="P25"/>
      <text:p text:style-name="P25"/>
      <text:p text:style-name="P25"/>
      <text:p text:style-name="P25"/>
      <text:p text:style-name="P25"/>
      <text:p text:style-name="P25"/>
      <text:p text:style-name="P9">Allgemeine Fragen:</text:p>
      <text:p text:style-name="P15"/>
      <text:p text:style-name="P15">Warum ist noch keine Abschlagszahlung auf das Konto der Rechtsanwaltskanzlei <text:span text:style-name="T14">erfolgt?</text:span></text:p>
      <text:p text:style-name="P15"/>
      <text:p text:style-name="P30"><text:soft-page-break/>Nach Auskunft RA. Ritzer wurde das umgehend angemahnt, wird aber nicht zwingend weiterverfolgt, weil Verzugszinsen angesetzt werden</text:p>
      <text:p text:style-name="P31"/>
      <text:p text:style-name="P15">Der Erbe ist doch verpflichtet, bezüglich der überlassenen Immobilie ein<text:span text:style-name="T14">e </text:span><text:s/>Aufstellung über den derzeitigen Wert anzugeben, unabhängig davon welche Form a) b) oder c) wir auswählen werden (s. Seite 11).</text:p>
      <text:p text:style-name="P15"/>
      <text:p text:style-name="P15"/>
      <text:p text:style-name="P30">RA. Ritzer wird der Gegenpartei vorschlagen, ein realistisches Angebot für die Immobilie vorzulegen, dadurch könnte eventuell eine Einigung ohne <text:span text:style-name="T19">Gutachter oder Sachverständigen</text:span> erzielt werden.</text:p>
      <text:p text:style-name="P26"/>
      <text:p text:style-name="P26"/>
      <text:p text:style-name="P15">Wir bitten auch um Information unseres Rechtsanwalts welche Art für uns die beste ist.</text:p>
      <text:p text:style-name="P15"/>
      <text:p text:style-name="P15">Anmerkungen zu oben genannten Punkten a,b,c</text:p>
      <text:p text:style-name="P15"/>
      <text:p text:style-name="P16">a) </text:p>
      <text:p text:style-name="P16">die teuerste Lösung ist für uns <text:s/>von untergeordneter Bedeutung, da wir jeweils nur 1/6 Anteil zu tragen haben</text:p>
      <text:p text:style-name="P17">b)</text:p>
      <text:p text:style-name="P17">die Angabe, etwas günstiger ist nicht richtig, da die schriftliche Auskunft von der Stadt Ingolstadt – Gutachterausschuss – für den Bodenrichtwert und die Auskunft aus der Kaufpreissammlung bei ca. 50 € liegt.</text:p>
      <text:p text:style-name="P17">c)</text:p>
      <text:p text:style-name="P17">die Möglichkeit der Marktpreisschätzung können wir nicht beurteilen, da bitten wir um <text:span text:style-name="T14">Ihre Einschätzung. </text:span></text:p>
      <text:p text:style-name="P19"/>
      <text:p text:style-name="P20">Für die Ermittlung des Immobilienpreises wollen wir auf alle Fälle die neuen Bodenrichtwerte abwarten. Diese stehen nach Auskunft der Stadt Ingolstadt Mitte bis Ende April zur Verfügung. Aus diesem Grund wäre deshalb auch unsererseits eine Fristverlängerung angezeigt. </text:p>
      <text:p text:style-name="P13"/>
      <text:p text:style-name="P21">Entwicklung des Bodenrichtwertes lt. Stadt Ingolstadt:</text:p>
      <text:p text:style-name="P21">31.12.2014<text:tab/><text:tab/>305 €</text:p>
      <text:p text:style-name="P21">31.12.2016<text:tab/><text:tab/>540 €</text:p>
      <text:p text:style-name="P21">31.12.2018<text:tab/><text:tab/>680 €<text:tab/><text:tab/><text:tab/>aktueller Wert<text:tab/></text:p>
      <text:p text:style-name="P23">31.12.2020<text:tab/><text:tab/>800 – 850 € <text:tab/><text:tab/> geschätzt<text:tab/></text:p>
      <text:p text:style-name="P23"/>
      <text:p text:style-name="P33">Bei der Schätzung der Immobilie ist der Bodenrichtwert von untergeordneter Bedeutung.</text:p>
      <text:p text:style-name="P33">Lt. RA. Ritzer ist für die Wertermittlung mehr das gesamte Objekt zu sehen.</text:p>
      <text:p text:style-name="P33">Das Datum für Wertermittlung ist das Datum des Grundbucheintrages -10.10.2018</text:p>
      <text:p text:style-name="P34"/>
      <text:p text:style-name="P24">Anmerkung:</text:p>
      <text:p text:style-name="P22"><text:span text:style-name="T16">Da wir davon ausgehen, dass <text:s/>die Abrechnung der Geldkonten richtig und gewissenhaft durchgeführt wurde, bitten wir Sie über den gegnerischen Rechtsanwalt die Kontoauszüge des Giro- und Tagesgeldkontos ab dem Todestages unseres Vaters </text:span><text:span text:style-name="T17">(20.11.2018) </text:span><text:span text:style-name="T16">bis heute anzufordern.</text:span></text:p>
      <text:p text:style-name="P22"/>
      <text:p text:style-name="P33">Kontoauszüge will RA. Ritzer zu einem späteren Zeitpunkt anforder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1-02-19T16:16:11.143000000</meta:creation-date>
    <dc:date>2021-02-23T11:25:56.792000000</dc:date>
    <meta:editing-duration>PT30M59S</meta:editing-duration>
    <meta:editing-cycles>9</meta:editing-cycles>
    <meta:generator>LibreOffice/7.0.4.2$Windows_X86_64 LibreOffice_project/dcf040e67528d9187c66b2379df5ea4407429775</meta:generator>
    <meta:document-statistic meta:table-count="0" meta:image-count="0" meta:object-count="0" meta:page-count="3" meta:paragraph-count="65" meta:word-count="755" meta:character-count="4990" meta:non-whitespace-character-count="4225"/>
  </office:meta>
</office:document-meta>
</file>